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DejaVu Serif" svg:font-family="'DejaVu Serif'" style:font-family-generic="roman" style:font-pitch="variable"/>
    <style:font-face style:name="OpenSymbol" svg:font-family="OpenSymbol" style:font-charset="x-symbol"/>
    <style:font-face style:name="Quicksand" svg:font-family="Quicksand, Cantarell, 'Open Sans', 'Helvetica Neue', sans-serif"/>
    <style:font-face style:name="RobotoMono" svg:font-family="RobotoMono"/>
  </office:font-face-decls>
  <office:automatic-styles>
    <style:style style:name="P1" style:family="paragraph" style:parent-style-name="Heading_20_1" style:master-page-name="HTML">
      <style:paragraph-properties fo:text-align="right" style:justify-single-word="false" style:page-number="auto"/>
      <style:text-properties officeooo:paragraph-rsid="001f9030"/>
    </style:style>
    <style:style style:name="P2" style:family="paragraph" style:parent-style-name="Text_20_body" style:list-style-name="L1">
      <style:paragraph-properties fo:margin-top="0cm" fo:margin-bottom="0cm" style:contextual-spacing="false"/>
    </style:style>
    <style:style style:name="P3" style:family="paragraph" style:parent-style-name="Text_20_body" style:list-style-name="L1"/>
    <style:style style:name="P4" style:family="paragraph" style:parent-style-name="Text_20_body">
      <style:text-properties fo:font-style="italic" officeooo:rsid="003e8ca4" officeooo:paragraph-rsid="003e8ca4" style:font-style-asian="italic" style:font-style-complex="italic"/>
    </style:style>
    <style:style style:name="P5" style:family="paragraph" style:parent-style-name="Text_20_body">
      <style:text-properties fo:font-style="italic" officeooo:rsid="003e8ca4" officeooo:paragraph-rsid="00406427" style:font-style-asian="italic" style:font-style-complex="italic"/>
    </style:style>
    <style:style style:name="P6" style:family="paragraph" style:parent-style-name="Text_20_body">
      <style:text-properties fo:color="#000000" loext:opacity="100%" fo:font-weight="bold" officeooo:rsid="001fa389" officeooo:paragraph-rsid="001fa389" style:font-weight-asian="bold" style:font-weight-complex="bold"/>
    </style:style>
    <style:style style:name="P7" style:family="paragraph" style:parent-style-name="Text_20_body">
      <style:text-properties fo:color="#000000" loext:opacity="100%" fo:font-weight="normal" officeooo:rsid="00203315" officeooo:paragraph-rsid="00203315" style:font-weight-asian="normal" style:font-weight-complex="normal"/>
    </style:style>
    <style:style style:name="P8" style:family="paragraph" style:parent-style-name="Text_20_body">
      <style:text-properties fo:font-weight="normal" style:font-weight-asian="normal" style:font-weight-complex="normal"/>
    </style:style>
    <style:style style:name="P9" style:family="paragraph" style:parent-style-name="Text_20_body">
      <style:text-properties fo:color="#000000" loext:opacity="100%" officeooo:rsid="0024143a" officeooo:paragraph-rsid="0024143a"/>
    </style:style>
    <style:style style:name="P10" style:family="paragraph" style:parent-style-name="Text_20_body">
      <style:text-properties fo:color="#000000" loext:opacity="100%" fo:font-style="italic" fo:font-weight="normal" officeooo:rsid="0025b7c0" officeooo:paragraph-rsid="0025b7c0" style:font-style-asian="italic" style:font-weight-asian="normal" style:font-style-complex="italic" style:font-weight-complex="normal"/>
    </style:style>
    <style:style style:name="P11" style:family="paragraph" style:parent-style-name="Text_20_body">
      <style:text-properties fo:color="#000000" loext:opacity="100%" fo:font-style="italic" fo:font-weight="normal" officeooo:rsid="00380360" officeooo:paragraph-rsid="00380360" style:font-style-asian="italic" style:font-weight-asian="normal" style:font-style-complex="italic" style:font-weight-complex="normal"/>
    </style:style>
    <style:style style:name="P12" style:family="paragraph" style:parent-style-name="Text_20_body">
      <style:text-properties fo:color="#000000" loext:opacity="100%" fo:font-weight="bold" officeooo:rsid="0033f2e9" officeooo:paragraph-rsid="0033f2e9" style:font-weight-asian="bold" style:font-weight-complex="bold"/>
    </style:style>
    <style:style style:name="P13" style:family="paragraph" style:parent-style-name="Text_20_body" style:list-style-name="L2">
      <style:paragraph-properties fo:margin-top="0cm" fo:margin-bottom="0cm" style:contextual-spacing="false"/>
    </style:style>
    <style:style style:name="P14" style:family="paragraph" style:parent-style-name="Text_20_body" style:list-style-name="L2"/>
    <style:style style:name="P15" style:family="paragraph" style:parent-style-name="Text_20_body">
      <style:text-properties officeooo:rsid="00380360" officeooo:paragraph-rsid="00380360"/>
    </style:style>
    <style:style style:name="P16" style:family="paragraph" style:parent-style-name="Text_20_body">
      <style:text-properties fo:font-style="italic" style:font-style-asian="italic" style:font-style-complex="italic"/>
    </style:style>
    <style:style style:name="P17" style:family="paragraph" style:parent-style-name="Text_20_body">
      <style:text-properties fo:font-style="italic" officeooo:rsid="00406427" officeooo:paragraph-rsid="00406427" style:font-style-asian="italic" style:font-style-complex="italic"/>
    </style:style>
    <style:style style:name="P18" style:family="paragraph" style:parent-style-name="Text_20_body">
      <style:text-properties officeooo:rsid="0033f2e9" officeooo:paragraph-rsid="0033f2e9"/>
    </style:style>
    <style:style style:name="P19" style:family="paragraph" style:parent-style-name="Text_20_body">
      <style:text-properties fo:font-style="italic" officeooo:rsid="00416b19" officeooo:paragraph-rsid="00416b19" style:font-style-asian="italic" style:font-style-complex="italic"/>
    </style:style>
    <style:style style:name="P20" style:family="paragraph" style:parent-style-name="Text_20_body" style:list-style-name="L3">
      <style:paragraph-properties fo:margin-left="0cm" fo:margin-right="0cm" fo:margin-top="0cm" fo:margin-bottom="0cm" style:contextual-spacing="false" fo:orphans="2" fo:widows="2" fo:text-indent="0cm" style:auto-text-indent="false" fo:padding="0cm" fo:border="none"/>
    </style:style>
    <style:style style:name="P21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485365" loext:opacity="100%" fo:letter-spacing="normal" loext:padding="0cm" loext:border="none"/>
    </style:style>
    <style:style style:name="P22" style:family="paragraph" style:parent-style-name="Text_20_body">
      <style:text-properties fo:font-weight="bold" officeooo:rsid="0033f2e9" officeooo:paragraph-rsid="0033f2e9" style:font-weight-asian="bold" style:font-weight-complex="bold"/>
    </style:style>
    <style:style style:name="P23" style:family="paragraph" style:parent-style-name="Standard">
      <style:paragraph-properties fo:margin-left="0cm" fo:margin-right="0cm" fo:margin-top="0cm" fo:margin-bottom="0cm" style:contextual-spacing="false" fo:text-indent="0cm" style:auto-text-indent="false"/>
      <style:text-properties officeooo:paragraph-rsid="00416b19" loext:padding="0cm" loext:border="none"/>
    </style:style>
    <style:style style:name="P24" style:family="paragraph" style:parent-style-name="Standard">
      <style:paragraph-properties fo:margin-left="0cm" fo:margin-right="0cm" fo:margin-top="0cm" fo:margin-bottom="0cm" style:contextual-spacing="false" fo:text-indent="0cm" style:auto-text-indent="false"/>
      <style:text-properties fo:font-style="italic" officeooo:paragraph-rsid="00416b19" style:font-style-asian="italic" style:font-style-complex="italic" loext:padding="0cm" loext:border="none"/>
    </style:style>
    <style:style style:name="P25" style:family="paragraph" style:parent-style-name="Text_20_body">
      <style:text-properties fo:color="#000000" loext:opacity="100%" officeooo:paragraph-rsid="002faf99"/>
    </style:style>
    <style:style style:name="P26" style:family="paragraph" style:parent-style-name="Text_20_body">
      <style:text-properties officeooo:rsid="002faf99" officeooo:paragraph-rsid="002faf99"/>
    </style:style>
    <style:style style:name="P27" style:family="paragraph" style:parent-style-name="Text_20_body">
      <style:text-properties fo:color="#000000" loext:opacity="100%" fo:font-weight="normal" style:font-weight-asian="normal" style:font-weight-complex="normal"/>
    </style:style>
    <style:style style:name="P28" style:family="paragraph" style:parent-style-name="Text_20_body" style:list-style-name="L4">
      <style:paragraph-properties fo:margin-top="0cm" fo:margin-bottom="0cm" style:contextual-spacing="false"/>
    </style:style>
    <style:style style:name="P29" style:family="paragraph" style:parent-style-name="Text_20_body" style:list-style-name="L4"/>
    <style:style style:name="P30" style:family="paragraph" style:parent-style-name="Text_20_body">
      <style:text-properties fo:font-style="italic" fo:font-weight="normal" officeooo:rsid="003b209e" officeooo:paragraph-rsid="003b209e" style:font-style-asian="italic" style:font-weight-asian="normal" style:font-style-complex="italic" style:font-weight-complex="normal"/>
    </style:style>
    <style:style style:name="P31" style:family="paragraph" style:parent-style-name="Text_20_body">
      <style:text-properties fo:font-style="italic" officeooo:rsid="003bee64" officeooo:paragraph-rsid="003bee64" style:font-style-asian="italic" style:font-style-complex="italic"/>
    </style:style>
    <style:style style:name="P32" style:family="paragraph" style:parent-style-name="Heading_20_4">
      <style:text-properties officeooo:paragraph-rsid="00282aba"/>
    </style:style>
    <style:style style:name="P33" style:family="paragraph" style:parent-style-name="Text_20_body">
      <style:text-properties fo:font-style="italic" officeooo:rsid="003e8ca4" officeooo:paragraph-rsid="00428d20" style:font-style-asian="italic" style:font-style-complex="italic"/>
    </style:style>
    <style:style style:name="P34" style:family="paragraph" style:parent-style-name="Text_20_body" style:list-style-name="L5">
      <style:paragraph-properties fo:margin-top="0cm" fo:margin-bottom="0cm" style:contextual-spacing="false"/>
    </style:style>
    <style:style style:name="P35" style:family="paragraph" style:parent-style-name="Text_20_body" style:list-style-name="L5"/>
    <style:style style:name="P36" style:family="paragraph" style:parent-style-name="Text_20_body">
      <style:text-properties fo:font-style="italic" officeooo:rsid="00428d20" officeooo:paragraph-rsid="00428d20" style:font-style-asian="italic" style:font-style-complex="italic"/>
    </style:style>
    <style:style style:name="P37" style:family="paragraph" style:parent-style-name="Text_20_body" style:list-style-name="L6"/>
    <style:style style:name="P38" style:family="paragraph" style:parent-style-name="Text_20_body">
      <style:text-properties officeooo:rsid="00354056" officeooo:paragraph-rsid="00354056"/>
    </style:style>
    <style:style style:name="P39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P40" style:family="paragraph" style:parent-style-name="Text_20_body">
      <style:text-properties fo:font-style="italic" officeooo:rsid="00444cc1" officeooo:paragraph-rsid="00444cc1" style:font-style-asian="italic" style:font-style-complex="italic"/>
    </style:style>
    <style:style style:name="P41" style:family="paragraph" style:parent-style-name="Text_20_body">
      <style:text-properties fo:color="#000000" loext:opacity="100%" fo:font-weight="bold" officeooo:rsid="002faf99" officeooo:paragraph-rsid="002faf99" style:font-weight-asian="bold" style:font-weight-complex="bold"/>
    </style:style>
    <style:style style:name="P42" style:family="paragraph" style:parent-style-name="Text_20_body">
      <style:text-properties fo:color="#000000" loext:opacity="100%" fo:font-style="italic" fo:font-weight="normal" officeooo:rsid="00444cc1" officeooo:paragraph-rsid="00444cc1" style:font-style-asian="italic" style:font-weight-asian="normal" style:font-style-complex="italic" style:font-weight-complex="normal"/>
    </style:style>
    <style:style style:name="P43" style:family="paragraph" style:parent-style-name="Text_20_body">
      <style:text-properties fo:color="#000000" loext:opacity="100%"/>
    </style:style>
    <style:style style:name="P44" style:family="paragraph" style:parent-style-name="Text_20_body">
      <style:text-properties officeooo:rsid="002de8cd" officeooo:paragraph-rsid="002de8cd"/>
    </style:style>
    <style:style style:name="P45" style:family="paragraph" style:parent-style-name="Text_20_body">
      <style:text-properties officeooo:paragraph-rsid="00444cc1"/>
    </style:style>
    <style:style style:name="P46" style:family="paragraph" style:parent-style-name="Text_20_body">
      <style:text-properties fo:font-size="12pt" fo:font-weight="normal" style:font-size-asian="12pt" style:font-weight-asian="normal" style:font-size-complex="12pt" style:font-weight-complex="normal"/>
    </style:style>
    <style:style style:name="P47" style:family="paragraph" style:parent-style-name="Text_20_body">
      <style:text-properties fo:color="#000000" loext:opacity="100%" fo:font-weight="bold" officeooo:rsid="0029be7a" officeooo:paragraph-rsid="0029be7a" style:font-weight-asian="bold" style:font-weight-complex="bold"/>
    </style:style>
    <style:style style:name="P48" style:family="paragraph" style:parent-style-name="Text_20_body">
      <style:text-properties fo:color="#000000" loext:opacity="100%" officeooo:rsid="0021def1" officeooo:paragraph-rsid="0021def1"/>
    </style:style>
    <style:style style:name="P49" style:family="paragraph" style:parent-style-name="Text_20_body">
      <style:text-properties officeooo:paragraph-rsid="0044acb2"/>
    </style:style>
    <style:style style:name="P50" style:family="paragraph" style:parent-style-name="Text_20_body" style:list-style-name="L7"/>
    <style:style style:name="P51" style:family="paragraph" style:parent-style-name="Text_20_body" style:list-style-name="L7">
      <style:text-properties fo:color="#000000" loext:opacity="100%" officeooo:rsid="002faf99" officeooo:paragraph-rsid="002faf99"/>
    </style:style>
    <style:style style:name="P52" style:family="paragraph" style:parent-style-name="Text_20_body">
      <style:text-properties officeooo:rsid="002b7ecb" officeooo:paragraph-rsid="002b7ecb"/>
    </style:style>
    <style:style style:name="P53" style:family="paragraph" style:parent-style-name="Text_20_body">
      <style:text-properties fo:font-style="italic" officeooo:rsid="0044acb2" officeooo:paragraph-rsid="0044acb2" style:font-style-asian="italic" style:font-style-complex="italic"/>
    </style:style>
    <style:style style:name="P54" style:family="paragraph" style:parent-style-name="Heading_20_4">
      <style:text-properties officeooo:rsid="00354056" officeooo:paragraph-rsid="00354056" loext:padding="0cm" loext:border="none"/>
    </style:style>
    <style:style style:name="P55" style:family="paragraph" style:parent-style-name="Text_20_body" style:list-style-name="L8">
      <style:paragraph-properties fo:margin-left="0cm" fo:margin-right="0cm" fo:margin-top="0cm" fo:margin-bottom="0cm" style:contextual-spacing="false" fo:text-indent="0cm" style:auto-text-indent="false" fo:padding="0cm" fo:border="none"/>
      <style:text-properties officeooo:rsid="00354056"/>
    </style:style>
    <style:style style:name="P56" style:family="paragraph" style:parent-style-name="Standard">
      <style:paragraph-properties fo:margin-left="0cm" fo:margin-right="0cm" fo:margin-top="0cm" fo:margin-bottom="0cm" style:contextual-spacing="false" fo:text-indent="0cm" style:auto-text-indent="false"/>
      <style:text-properties fo:font-style="italic" style:font-style-asian="italic" style:font-style-complex="italic" loext:padding="0cm" loext:border="none"/>
    </style:style>
    <style:style style:name="P57" style:family="paragraph" style:parent-style-name="Standard">
      <style:paragraph-properties fo:margin-left="0cm" fo:margin-right="0cm" fo:margin-top="0cm" fo:margin-bottom="0cm" style:contextual-spacing="false" fo:text-indent="0cm" style:auto-text-indent="false"/>
      <style:text-properties loext:padding="0cm" loext:border="none"/>
    </style:style>
    <style:style style:name="P58" style:family="paragraph" style:parent-style-name="Heading_20_4">
      <style:paragraph-properties fo:margin-left="0cm" fo:margin-right="0cm" fo:margin-top="0cm" fo:margin-bottom="0cm" style:contextual-spacing="false" fo:line-height="120%" fo:text-indent="0cm" style:auto-text-indent="false" fo:padding="0cm" fo:border="none"/>
      <style:text-properties officeooo:rsid="00354056" loext:padding="0cm" loext:border="none"/>
    </style:style>
    <style:style style:name="P59" style:family="paragraph" style:parent-style-name="Heading_20_4">
      <style:paragraph-properties fo:margin-left="0cm" fo:margin-right="0cm" fo:margin-top="0cm" fo:margin-bottom="0cm" style:contextual-spacing="false" fo:line-height="120%" fo:text-indent="0cm" style:auto-text-indent="false" fo:padding="0cm" fo:border="none"/>
      <style:text-properties officeooo:rsid="00354056"/>
    </style:style>
    <style:style style:name="P60" style:family="paragraph" style:parent-style-name="Standard">
      <style:paragraph-properties fo:margin-left="0cm" fo:margin-right="0cm" fo:margin-top="0cm" fo:margin-bottom="0cm" style:contextual-spacing="false" fo:text-indent="0cm" style:auto-text-indent="false"/>
      <style:text-properties fo:font-style="italic" officeooo:rsid="0045b7ef" officeooo:paragraph-rsid="0045b7ef" style:font-style-asian="italic" style:font-style-complex="italic" loext:padding="0cm" loext:border="none"/>
    </style:style>
    <style:style style:name="P61" style:family="paragraph" style:parent-style-name="Standard">
      <style:paragraph-properties fo:margin-left="0cm" fo:margin-right="0cm" fo:margin-top="0cm" fo:margin-bottom="0cm" style:contextual-spacing="false" fo:text-indent="0cm" style:auto-text-indent="false"/>
      <style:text-properties fo:font-style="italic" officeooo:paragraph-rsid="0045b7ef" style:font-style-asian="italic" style:font-style-complex="italic" loext:padding="0cm" loext:border="none"/>
    </style:style>
    <style:style style:name="P62" style:family="paragraph" style:parent-style-name="Text_20_body">
      <style:text-properties officeooo:paragraph-rsid="0045b7ef"/>
    </style:style>
    <style:style style:name="P63" style:family="paragraph" style:parent-style-name="Heading_20_1">
      <style:text-properties officeooo:paragraph-rsid="0045b7ef"/>
    </style:style>
    <style:style style:name="P64" style:family="paragraph" style:parent-style-name="Text_20_body">
      <style:text-properties fo:font-size="12pt" fo:font-weight="normal" officeooo:rsid="0045b7ef" officeooo:paragraph-rsid="0045b7ef" style:font-size-asian="12pt" style:font-weight-asian="normal" style:font-size-complex="12pt" style:font-weight-complex="normal"/>
    </style:style>
    <style:style style:name="P65" style:family="paragraph" style:parent-style-name="Heading_20_1">
      <style:paragraph-properties fo:margin-left="0cm" fo:margin-right="0cm" fo:margin-top="0cm" fo:margin-bottom="0cm" style:contextual-spacing="false" fo:line-height="120%" fo:orphans="2" fo:widows="2" fo:text-indent="0cm" style:auto-text-indent="false" fo:padding="0cm" fo:border="none"/>
      <style:text-properties fo:font-variant="normal" fo:text-transform="none" fo:color="#485365" loext:opacity="100%" style:font-name="Quicksand" fo:font-size="11.25pt" fo:letter-spacing="normal" fo:font-style="normal" fo:font-weight="normal" loext:padding="0cm" loext:border="none"/>
    </style:style>
    <style:style style:name="P66" style:family="paragraph" style:parent-style-name="Heading_20_4">
      <style:paragraph-properties fo:margin-left="0cm" fo:margin-right="0cm" fo:margin-top="0cm" fo:margin-bottom="0cm" style:contextual-spacing="false" fo:line-height="120%" fo:orphans="2" fo:widows="2" fo:text-indent="0cm" style:auto-text-indent="false" fo:padding="0cm" fo:border="none"/>
      <style:text-properties fo:font-variant="normal" fo:text-transform="none" fo:color="#485365" loext:opacity="100%" style:font-name="Quicksand" fo:font-size="11.25pt" fo:letter-spacing="normal" fo:font-style="normal" fo:font-weight="normal" loext:padding="0cm" loext:border="none"/>
    </style:style>
    <style:style style:name="P67" style:family="paragraph" style:parent-style-name="Text_20_body" style:list-style-name="L9">
      <style:paragraph-properties fo:margin-left="0cm" fo:margin-right="0cm" fo:margin-top="0cm" fo:margin-bottom="0cm" style:contextual-spacing="false" fo:orphans="2" fo:widows="2" fo:text-indent="0cm" style:auto-text-indent="false" fo:padding="0cm" fo:border="none"/>
    </style:style>
    <style:style style:name="P68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485365" loext:opacity="100%" style:font-name="Quicksand" fo:font-size="11.25pt" fo:letter-spacing="normal" fo:font-style="normal" fo:font-weight="normal" loext:padding="0cm" loext:border="none"/>
    </style:style>
    <style:style style:name="P69" style:family="paragraph" style:parent-style-name="Text_20_body" style:list-style-name="L10">
      <style:paragraph-properties fo:margin-left="0cm" fo:margin-right="0cm" fo:margin-top="0cm" fo:margin-bottom="0cm" style:contextual-spacing="false" fo:orphans="2" fo:widows="2" fo:text-indent="0cm" style:auto-text-indent="false" fo:padding="0cm" fo:border="none"/>
    </style:style>
    <style:style style:name="P70" style:family="paragraph" style:parent-style-name="Text_20_body">
      <style:paragraph-properties fo:margin-left="0cm" fo:margin-right="0cm" fo:text-indent="0cm" style:auto-text-indent="false"/>
    </style:style>
    <style:style style:name="T1" style:family="text">
      <style:text-properties officeooo:rsid="001f9030"/>
    </style:style>
    <style:style style:name="T2" style:family="text">
      <style:text-properties officeooo:rsid="003e8ca4"/>
    </style:style>
    <style:style style:name="T3" style:family="text">
      <style:text-properties officeooo:rsid="00380360"/>
    </style:style>
    <style:style style:name="T4" style:family="text">
      <style:text-properties fo:font-weight="normal" officeooo:rsid="003e8ca4" style:font-weight-asian="normal" style:font-weight-complex="normal"/>
    </style:style>
    <style:style style:name="T5" style:family="text">
      <style:text-properties fo:font-weight="normal" officeooo:rsid="00380360" style:font-weight-asian="normal" style:font-weight-complex="normal"/>
    </style:style>
    <style:style style:name="T6" style:family="text">
      <style:text-properties fo:color="#3465a4" loext:opacity="100%" officeooo:rsid="0025b7c0"/>
    </style:style>
    <style:style style:name="T7" style:family="text">
      <style:text-properties fo:color="#5983b0" loext:opacity="100%" officeooo:rsid="0025b7c0"/>
    </style:style>
    <style:style style:name="T8" style:family="text">
      <style:text-properties fo:color="#5983b0" loext:opacity="100%"/>
    </style:style>
    <style:style style:name="T9" style:family="text">
      <style:text-properties fo:font-size="12pt" fo:font-weight="normal" style:font-size-asian="12pt" style:font-weight-asian="normal" style:font-size-complex="12pt" style:font-weight-complex="normal"/>
    </style:style>
    <style:style style:name="T10" style:family="text">
      <style:text-properties officeooo:rsid="00406427"/>
    </style:style>
    <style:style style:name="T11" style:family="text">
      <style:text-properties fo:color="#000000" loext:opacity="100%" officeooo:rsid="001fa389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color="#5983b0" loext:opacity="100%" officeooo:rsid="0033f2e9"/>
    </style:style>
    <style:style style:name="T14" style:family="text">
      <style:text-properties fo:font-style="italic" style:font-style-asian="italic" style:font-style-complex="italic"/>
    </style:style>
    <style:style style:name="T15" style:family="text">
      <style:text-properties fo:font-style="italic" officeooo:rsid="00406427" style:font-style-asian="italic" style:font-style-complex="italic"/>
    </style:style>
    <style:style style:name="T16" style:family="text">
      <style:text-properties officeooo:rsid="00395b4e"/>
    </style:style>
    <style:style style:name="T17" style:family="text">
      <style:text-properties fo:font-variant="normal" fo:text-transform="none" fo:color="#2e96f3" loext:opacity="100%" style:font-name="Quicksand" fo:font-size="11.25pt" fo:letter-spacing="normal" fo:font-style="normal" style:text-underline-style="solid" style:text-underline-width="auto" style:text-underline-color="font-color" fo:font-weight="normal" fo:background-color="transparent" loext:char-shading-value="0" loext:padding="0cm" loext:border="none"/>
    </style:style>
    <style:style style:name="T18" style:family="text">
      <style:text-properties fo:color="#2e96f3" loext:opacity="100%" fo:background-color="transparent" loext:char-shading-value="0" loext:padding="0cm" loext:border="none"/>
    </style:style>
    <style:style style:name="T19" style:family="text">
      <style:text-properties officeooo:rsid="0033f2e9"/>
    </style:style>
    <style:style style:name="T20" style:family="text">
      <style:text-properties officeooo:rsid="00416b19"/>
    </style:style>
    <style:style style:name="T21" style:family="text">
      <style:text-properties fo:font-weight="bold" officeooo:rsid="002faf99" style:font-weight-asian="bold" style:font-weight-complex="bold"/>
    </style:style>
    <style:style style:name="T22" style:family="text">
      <style:text-properties fo:font-weight="bold" officeooo:rsid="0033f2e9" style:font-weight-asian="bold" style:font-weight-complex="bold"/>
    </style:style>
    <style:style style:name="T23" style:family="text">
      <style:text-properties fo:font-weight="normal" officeooo:rsid="002faf99" style:font-weight-asian="normal" style:font-weight-complex="normal"/>
    </style:style>
    <style:style style:name="T24" style:family="text">
      <style:text-properties fo:font-weight="normal" style:font-weight-asian="normal" style:font-weight-complex="normal"/>
    </style:style>
    <style:style style:name="T25" style:family="text">
      <style:text-properties fo:color="#000000" loext:opacity="100%" fo:font-weight="normal" style:font-weight-asian="normal" style:font-weight-complex="normal"/>
    </style:style>
    <style:style style:name="T26" style:family="text">
      <style:text-properties fo:color="#000080" loext:opacity="100%" fo:font-weight="normal" style:font-weight-asian="normal" style:font-weight-complex="normal"/>
    </style:style>
    <style:style style:name="T27" style:family="text">
      <style:text-properties fo:color="#000000" loext:opacity="100%" fo:font-weight="bold" officeooo:rsid="0033f2e9" style:font-weight-asian="bold" style:font-weight-complex="bold"/>
    </style:style>
    <style:style style:name="T28" style:family="text">
      <style:text-properties fo:font-style="italic" officeooo:rsid="00416b19" style:font-style-asian="italic" style:font-style-complex="italic"/>
    </style:style>
    <style:style style:name="T29" style:family="text">
      <style:text-properties fo:font-size="22pt" fo:font-weight="bold" style:font-size-asian="22pt" style:font-weight-asian="bold" style:font-size-complex="22pt" style:font-weight-complex="bold"/>
    </style:style>
    <style:style style:name="T30" style:family="text">
      <style:text-properties officeooo:rsid="003bee64"/>
    </style:style>
    <style:style style:name="T31" style:family="text">
      <style:text-properties officeooo:rsid="0029be7a"/>
    </style:style>
    <style:style style:name="T32" style:family="text">
      <style:text-properties officeooo:rsid="003b209e"/>
    </style:style>
    <style:style style:name="T33" style:family="text">
      <style:text-properties fo:font-style="italic" fo:font-weight="normal" officeooo:rsid="00428d20" style:font-style-asian="italic" style:font-weight-asian="normal" style:font-style-complex="italic" style:font-weight-complex="normal"/>
    </style:style>
    <style:style style:name="T34" style:family="text">
      <style:text-properties fo:color="#000000" loext:opacity="100%" fo:font-weight="bold" style:font-weight-asian="bold" style:font-weight-complex="bold"/>
    </style:style>
    <style:style style:name="T35" style:family="text">
      <style:text-properties officeooo:rsid="00428d20"/>
    </style:style>
    <style:style style:name="T36" style:family="text">
      <style:text-properties fo:color="#000000" loext:opacity="100%"/>
    </style:style>
    <style:style style:name="T37" style:family="text">
      <style:text-properties fo:color="#000000" loext:opacity="100%" officeooo:rsid="00266222"/>
    </style:style>
    <style:style style:name="T38" style:family="text">
      <style:text-properties fo:font-variant="normal" fo:text-transform="none" fo:color="#485365" loext:opacity="100%" style:font-name="Quicksand" fo:font-size="11.25pt" fo:letter-spacing="normal" fo:font-style="normal" fo:font-weight="normal" loext:padding="0cm" loext:border="none"/>
    </style:style>
    <style:style style:name="T39" style:family="text">
      <style:text-properties fo:font-variant="normal" fo:text-transform="none" fo:color="#485365" loext:opacity="100%" style:font-name="Quicksand" fo:font-size="11.25pt" fo:letter-spacing="normal" fo:font-style="italic" fo:font-weight="normal" loext:padding="0cm" loext:border="none"/>
    </style:style>
    <style:style style:name="T40" style:family="text">
      <style:text-properties fo:font-variant="normal" fo:text-transform="none" fo:color="#485365" loext:opacity="100%" fo:letter-spacing="normal" loext:padding="0cm" loext:border="none"/>
    </style:style>
    <style:style style:name="T41" style:family="text">
      <style:text-properties fo:font-variant="normal" fo:text-transform="none" fo:color="#485365" loext:opacity="100%" style:font-name="Quicksand" fo:font-size="11.25pt" fo:letter-spacing="normal" fo:font-style="normal" fo:font-weight="bold" loext:padding="0cm" loext:border="none"/>
    </style:style>
    <style:style style:name="T42" style:family="text">
      <style:text-properties fo:font-weight="normal" officeooo:rsid="003025d9" style:font-weight-asian="normal" style:font-weight-complex="normal"/>
    </style:style>
    <style:style style:name="T43" style:family="text">
      <style:text-properties fo:color="#5983b0" loext:opacity="100%" officeooo:rsid="003025d9"/>
    </style:style>
    <style:style style:name="T44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45" style:family="text">
      <style:text-properties fo:font-style="italic" fo:font-weight="normal" officeooo:rsid="00444cc1" style:font-style-asian="italic" style:font-weight-asian="normal" style:font-style-complex="italic" style:font-weight-complex="normal"/>
    </style:style>
    <style:style style:name="T46" style:family="text">
      <style:text-properties officeooo:rsid="00354056"/>
    </style:style>
    <style:style style:name="T47" style:family="text">
      <style:text-properties fo:font-style="italic" officeooo:rsid="00444cc1" style:font-style-asian="italic" style:font-style-complex="italic"/>
    </style:style>
    <style:style style:name="T48" style:family="text">
      <style:text-properties fo:font-family="Verdana" style:font-family-generic="swiss" style:font-pitch="variable"/>
    </style:style>
    <style:style style:name="T49" style:family="text">
      <style:text-properties fo:font-family="Verdana" style:font-family-generic="swiss" style:font-pitch="variable" fo:font-size="12pt" style:font-size-asian="12pt" style:font-family-complex="CiscoSans, Arial" style:font-size-complex="12pt" loext:padding="0cm" loext:border="none" loext:shadow="none"/>
    </style:style>
    <style:style style:name="T50" style:family="text">
      <style:text-properties fo:font-family="Verdana" style:font-family-generic="swiss" style:font-pitch="variable" fo:font-size="12pt" officeooo:rsid="001423e5" style:font-size-asian="12pt" style:font-family-complex="CiscoSans, Arial" style:font-size-complex="12pt" loext:padding="0cm" loext:border="none" loext:shadow="none"/>
    </style:style>
    <style:style style:name="T51" style:family="text">
      <style:text-properties fo:font-style="italic" fo:font-weight="normal" officeooo:rsid="0044acb2" style:font-style-asian="italic" style:font-weight-asian="normal" style:font-style-complex="italic" style:font-weight-complex="normal"/>
    </style:style>
    <style:style style:name="T52" style:family="text">
      <style:text-properties officeooo:rsid="0044acb2"/>
    </style:style>
    <style:style style:name="T53" style:family="text">
      <style:text-properties officeooo:rsid="0045b7ef"/>
    </style:style>
    <style:style style:name="T54" style:family="text">
      <style:text-properties fo:font-weight="normal" officeooo:rsid="0045b7ef" style:font-weight-asian="normal" style:font-weight-complex="normal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">
      <text:list-level-style-bullet text:level="1" text:style-name="Bullet_20_Symbols" loext:num-list-format="%1%." style:num-suffix="." text:bullet-char="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">
      <text:list-level-style-bullet text:level="1" text:style-name="Bullet_20_Symbols" loext:num-list-format="%1%." style:num-suffix="." text:bullet-char="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Strong_20_Emphasis"><text:span text:style-name="T1"><text:s text:c="2"/></text:span></text:span></text:h>
      <text:h text:style-name="Heading_20_1" text:outline-level="1"><text:span text:style-name="Strong_20_Emphasis"><text:span text:style-name="T2">Protokoll des</text:span></text:span><text:span text:style-name="Strong_20_Emphasis"> 217. Attac / 185. RTG Treffen</text:span></text:h>
      <text:p text:style-name="Text_20_body"/>
      <text:list text:style-name="L1">
        <text:list-item>
          <text:p text:style-name="P2"><text:span text:style-name="Strong_20_Emphasis">Freitag, 29. Mai 2026, (16:15 -19:15), im Amerlinghaus</text:span> (<text:span text:style-name="T2">Saal 4)</text:span>, Stiftgasse 8, 1070 Wien als Hybrid Video-Konferenz</text:p>
        </text:list-item>
        <text:list-item>
          <text:p text:style-name="P3">Online: <text:a xlink:type="simple" xlink:href="https://meet.jit.si/rtga-online" text:style-name="Internet_20_link" text:visited-style-name="Visited_20_Internet_20_Link">https://meet.jit.si/rtga-online</text:a></text:p>
        </text:list-item>
      </text:list>
      <text:p text:style-name="Text_20_body"><text:line-break/><text:span text:style-name="Strong_20_Emphasis">Moderation:</text:span> Franz Schäfer (Mond)<text:line-break/><text:span text:style-name="Strong_20_Emphasis">Protokoll:</text:span> <text:span text:style-name="T3">Alice Krotky bis </text:span><text:line-break/><text:line-break/><text:span text:style-name="Strong_20_Emphasis">Teilnehmer*innen: </text:span><text:span text:style-name="Strong_20_Emphasis"><text:span text:style-name="T4">Christine Athanassowa,</text:span></text:span><text:span text:style-name="Strong_20_Emphasis"><text:span text:style-name="T2"> </text:span></text:span><text:span text:style-name="Strong_20_Emphasis"><text:span text:style-name="T4">Ilse Kleinschuster,</text:span></text:span><text:span text:style-name="Strong_20_Emphasis"><text:span text:style-name="T2"> </text:span></text:span><text:span text:style-name="Strong_20_Emphasis"><text:span text:style-name="T4">Alice Krotky, Eva Maria, </text:span></text:span><text:span text:style-name="Strong_20_Emphasis"><text:span text:style-name="T5">Klaus Sambor, Ulli Sambor, Franz Schäfer (Mond), </text:span></text:span><text:span text:style-name="Strong_20_Emphasis"><text:span text:style-name="T4">Heinz Swoboda</text:span></text:span><text:line-break/><text:span text:style-name="Strong_20_Emphasis">Entschuldigt</text:span>: <text:span text:style-name="T6">F</text:span><text:span text:style-name="T7">ranz Linsbauer, Liz Brentjens, Paul Ettl.</text:span><text:span text:style-name="T8"><text:line-break/></text:span></text:p>
      <text:h text:style-name="Heading_20_4" text:outline-level="4">0. Genehmigung der Tagesordnung</text:h>
      <text:p text:style-name="P4">Wurde genehmigt</text:p>
      <text:h text:style-name="Heading_20_1" text:outline-level="1">TEIL 1 Attac <text:span text:style-name="T9">(16:15 -- 16:45)</text:span></text:h>
      <text:p text:style-name="Text_20_body"/>
      <text:h text:style-name="Heading_20_4" text:outline-level="4">1.1 Vorstellungsrunde</text:h>
      <text:p text:style-name="P4">Ganz kurz gehalten, da sich alle kennen, nur ge<text:span text:style-name="T10">n</text:span>auer hat sich Eva Maria aus Hannover vorgestellt.</text:p>
      <text:p text:style-name="Text_20_body"/>
      <text:h text:style-name="Heading_20_4" text:outline-level="4">1.2 Genehmigung des Protokolls vom 216. Treffen (17. April 2026)</text:h>
      <text:p text:style-name="P5">Wurde genehmigt</text:p>
      <text:p text:style-name="P5"/>
      <text:p text:style-name="P6">1.3 Frühjahrsmagazin 2026/1</text:p>
      <text:p text:style-name="P7">Unser Beitrag ist auf Seite 24</text:p>
      <text:p text:style-name="P8"/>
      <text:h text:style-name="Heading_20_4" text:outline-level="4">1.<text:span text:style-name="T11">4</text:span> Bericht von <text:span text:style-name="Strong_20_Emphasis">AV Spezial 15. bis 17. Mai 2026</text:span> am Wörthersee</text:h>
      <text:p text:style-name="P9">Einige kurze Statements von Klaus siehe<text:span text:style-name="T12"> Att. 3</text:span></text:p>
      <text:p text:style-name="P10"><text:soft-page-break/>Inzwischen ist der Bericht von Hanna bereits versendet worden.</text:p>
      <text:p text:style-name="P11">Mond berichtet kurz</text:p>
      <text:p text:style-name="P12">1.5 Kurzbericht Friedensattac 5. Mai 2026</text:p>
      <text:p text:style-name="P11">Klaus berichtet, Mond verweist auf die Veranstaltung am 10. Juni <text:span text:style-name="T10">2026</text:span></text:p>
      <text:h text:style-name="Heading_20_4" text:outline-level="4">1.<text:span text:style-name="T13">6</text:span> Amerlinghaus - Hausplenum / Selbstverwaltung</text:h>
      <text:p text:style-name="Text_20_body"/>
      <text:list text:style-name="L2">
        <text:list-item>
          <text:p text:style-name="P13">a) Kurzbericht vom 29. April 2026 (Mond)</text:p>
        </text:list-item>
        <text:list-item>
          <text:p text:style-name="P14">b) Kurzbericht vom 27. Mai 2026 ( Mond)</text:p>
        </text:list-item>
      </text:list>
      <text:p text:style-name="P15"><text:span text:style-name="T14">Mond berichtet über die Signal Gruppe die ins Leben gerufen wurde und berichtet, dass er Mitglied der IT-Gruppe wurde. </text:span><text:span text:style-name="T15">Mond w</text:span><text:span text:style-name="T14">ill sich dafür einsetzen dass wir einen Schlüssel bekommen. 17.6.26, 17:00 nächstes Hausplenum.</text:span> <text:span text:style-name="T15">Klaus wird teilnehmen.</text:span></text:p>
      <text:h text:style-name="Heading_20_4" text:outline-level="4">1<text:span text:style-name="T8">.</text:span><text:span text:style-name="T13">7</text:span><text:span text:style-name="T8"> </text:span>ATTAC-Stand am Südwind Straßenfest am 30. und 31. Mai 2026 im Alten AKH.</text:h>
      <text:p text:style-name="P16">Klaus <text:span text:style-name="T10">wird am</text:span> <text:span text:style-name="T10">Samstag </text:span>30. Mai 2026 von 1<text:span text:style-name="T10">4</text:span>:<text:span text:style-name="T10">00</text:span> - 2<text:span text:style-name="T10">3</text:span>:00 <text:span text:style-name="T10">mitmachen</text:span></text:p>
      <text:p text:style-name="P17">Alice wird am Sonntag 31. Mai 2026 von 12:00 – 20 Uhr mitmachen</text:p>
      <text:p text:style-name="P17"/>
      <text:p text:style-name="P18"><text:span text:style-name="T12">1.8 Newsletter von Attac: </text:span>Wie Banken<text:span text:style-name="T16">l</text:span>obbys die Schulen kappern.</text:p>
      <text:p text:style-name="P19">Mond wies auf diese Aktion hin.</text:p>
      <text:list text:style-name="L3">
        <text:list-header>
          <text:p text:style-name="P20"><text:a xlink:type="simple" xlink:href="https://www.attac.at/fileadmin/user_upload/dateien/presse/insights/Attac_Insight_2_2026_Finanzbildung.pdf" text:style-name="Internet_20_link" text:visited-style-name="Visited_20_Internet_20_Link"><text:span text:style-name="T17">https://www.attac.at/fileadmin/user_upload/dateien/presse/insights/Attac_Insight_2_2026_Finanzbildung.pdf</text:span></text:a></text:p>
        </text:list-header>
      </text:list>
      <text:section text:style-name="Sect1" text:name="magicdomid46">
        <text:p text:style-name="P21"> </text:p>
      </text:section>
      <text:p text:style-name="Text_20_body"/>
      <text:p text:style-name="P22">1.9 Ars electronica</text:p>
      <text:p text:style-name="P18"><text:a xlink:type="simple" xlink:href="https://ars.electronica.art/futurebegins/en/" text:style-name="Internet_20_link" text:visited-style-name="Visited_20_Internet_20_Link"><text:span text:style-name="T18">https://ars.electronica.art/futurebegins/en/</text:span></text:a></text:p>
      <text:section text:style-name="Sect1" text:name="magicdomid205">
        <text:p text:style-name="P23"><text:span text:style-name="T19">A</text:span>ttac hat dort einen <text:span text:style-name="T19">S</text:span>tand. <text:span text:style-name="T20">E</text:span>ventuell k<text:span text:style-name="T20">ö</text:span>nnen wir dort <text:span text:style-name="T20">BGE</text:span> / künstler:innen-<text:span text:style-name="T20">BGE</text:span> einbringen. <text:span text:style-name="T16">Wir stehen auf der Interessentenliste es gibt aber noch keine näheren Informationen</text:span></text:p>
        <text:p text:style-name="P24"><text:span text:style-name="T20">Mond wird nachfragen.</text:span><text:line-break/></text:p>
      </text:section>
      <text:p text:style-name="P18"/>
      <text:p text:style-name="P25"><text:span text:style-name="T21">1.</text:span><text:span text:style-name="T22">10</text:span><text:span text:style-name="T21"> Diversität ist nicht genug </text:span><text:span text:style-name="T23">(</text:span><text:span text:style-name="T24">Lisa Mittendrein </text:span><text:span text:style-name="T23">)</text:span></text:p>
      <text:p text:style-name="P26"><text:span text:style-name="T25">1. Juni 2026, 19:00 Uhr (Einlass 18:30 Uhr)<text:line-break/>FLUCC, Praterstern 5, 1020 Wien,<text:line-break/>Eintritt: freie Spende<text:line-break/>Wir bitten um </text:span><text:a xlink:type="simple" xlink:href="https://www.attac.at/termine/gespraechsreihe-die-zeit-kommt-nicht-von-allein" text:style-name="Internet_20_link" text:visited-style-name="Visited_20_Internet_20_Link"><text:span text:style-name="T26">Anmeldung</text:span></text:a><text:span text:style-name="T25">! </text:span></text:p>
      <text:p text:style-name="P27"/>
      <text:h text:style-name="Heading_20_4" text:outline-level="4"><text:soft-page-break/>1<text:span text:style-name="T8">.</text:span><text:span text:style-name="T27">11</text:span><text:span text:style-name="T24"> </text:span>Nächste Termine:</text:h>
      <text:p text:style-name="Text_20_body"/>
      <text:list text:style-name="L4">
        <text:list-item>
          <text:p text:style-name="P28">218. Attac / 186. RTG Treffen: Freitag 26.06.2026 (16:15 -- 19:15) im Amerlinghaus (Unterer Saal), Stiftgasse 8, 107 Wien, als Hybrid Video-Konferenz</text:p>
        </text:list-item>
        <text:list-item>
          <text:p text:style-name="P28">219. Attac / 187. RTG Treffen: Freitag 24.07.2026 (16:15 -- 19:15) im Amerlinghaus (Unterer Saal), Stiftgasse 8, 107 Wien, als Hybrid Video-Konferenz</text:p>
        </text:list-item>
        <text:list-item>
          <text:p text:style-name="P28">220. Attac / 188. RTG Treffen: Freitag 14.08.2026 (16:15 -- 19:15) im Amerlinghaus (Unterer Saal), Stiftgasse 8, 107 Wien, als Hybrid Video-Konferenz</text:p>
        </text:list-item>
        <text:list-item>
          <text:p text:style-name="P29">221. Attac / 189. RTG Treffen, derzeit noch offen</text:p>
        </text:list-item>
      </text:list>
      <text:p text:style-name="Text_20_body"><text:span text:style-name="T28">Unsere Treffen im Juni und Juli 2026 fallen im Amerlinghaus in die Sommerpause. Wir werden uns vorher um einen Schlüssel kümmern.</text:span><text:line-break/><text:line-break/><text:span text:style-name="T29">TEIL 2 Runder Tisch Grundeinkommen</text:span></text:p>
      <text:p text:style-name="P30">Diskussion über die Vorschläge zur 19.Internationalen Woche des Grundeinkommens (14. – 20. September <text:span text:style-name="T20">2026</text:span>), sollte bald eine Entscheidung über den Text getroffen werden, damit rechtzeitig ausgeschickt werden kann. Heinz plädiert für den 3.Vorschlag. <text:span text:style-name="T30">Fertigstellung bis Ende nächster Woche sollte unbedingt sein. Mond überarbeitet und Ulli liest ebenfalls kritisch darüber. </text:span></text:p>
      <text:h text:style-name="Heading_20_4" text:outline-level="4">2.1. Inhaltliche Diskussion (16:45 - 17:15)</text:h>
      <text:p text:style-name="Text_20_body">Th<text:span text:style-name="T31">e</text:span>menvorschlag Mond: Warum wird das BGE von manchen Linken abgelehnt obwohl es kaum konsiste<text:span text:style-name="T32">n</text:span>te Argumente dagegen gibt?</text:p>
      <text:p text:style-name="P31">Mond berichtet über kritische Stimmen aus der AUGE. </text:p>
      <text:p text:style-name="P16"/>
      <text:h text:style-name="Heading_20_3" text:outline-level="3">2.2 PAUSE <text:span text:style-name="T24">(17:15 - 17:25)</text:span></text:h>
      <text:p text:style-name="Text_20_body"><text:line-break/><text:span text:style-name="T29">TEIL 3 Runder Tisch Grundeinkommen</text:span> <text:span text:style-name="T9">(17:25 - 17:45)</text:span></text:p>
      <text:p text:style-name="Text_20_body"/>
      <text:h text:style-name="P32" text:outline-level="4">3.1 Genehmigung des Protokolls vom 184. Treffen (17. April 2026)</text:h>
      <text:p text:style-name="P33">Wurde genehmigt</text:p>
      <text:h text:style-name="P32" text:outline-level="4"><text:soft-page-break/>3.2 Finanzieller Überblick: Att.1: <text:span text:style-name="T33">Kennzahlen: Netzwerk: + 65,94; RTG: + 74,00</text:span></text:h>
      <text:h text:style-name="P32" text:outline-level="4"><text:line-break/>Wir bitten für unsere Aufgaben zu spenden</text:h>
      <text:list text:style-name="L5">
        <text:list-item>
          <text:p text:style-name="P34"><text:span text:style-name="Strong_20_Emphasis">IABN: AT31 1400 0057 1082 4845</text:span></text:p>
        </text:list-item>
        <text:list-item>
          <text:p text:style-name="P34">Empfänger/in: <text:span text:style-name="Strong_20_Emphasis">Förderverein des Netzwerkes Grundeinkommen und sozialer Zusammenhalt - BIEN Austria</text:span></text:p>
        </text:list-item>
        <text:list-item>
          <text:p text:style-name="P34"><text:span text:style-name="Strong_20_Emphasis">Verwendungszweck: RTG – Grundeinkommen</text:span></text:p>
          <text:list>
            <text:list-item>
              <text:p text:style-name="P35">(siehe  <text:a xlink:type="simple" xlink:href="https://www.pro-grundeinkommen.at/?page_id=2074" text:style-name="Internet_20_link" text:visited-style-name="Visited_20_Internet_20_Link">https://www.pro-grundeinkommen.at/?page_id=2074</text:a>)</text:p>
            </text:list-item>
          </text:list>
        </text:list-item>
      </text:list>
      <text:p text:style-name="Text_20_body"/>
      <text:h text:style-name="Heading_20_4" text:outline-level="4">3.3 Newsletter, Social Media und Homepage</text:h>
      <text:p text:style-name="P36">Heinz Swoboda hat an der Homepage nichts verändert, er hat nur alles wieder auf den letzten Stand gebracht.</text:p>
      <text:p text:style-name="Text_20_body"/>
      <text:h text:style-name="Heading_20_4" text:outline-level="4">3.4 Nächste Termine siehe <text:span text:style-name="T34">1.</text:span><text:span text:style-name="T27">11</text:span></text:h>
      <text:p text:style-name="Text_20_body"><text:line-break/></text:p>
      <text:h text:style-name="Heading_20_1" text:outline-level="1">TEIL 4 RTG - Aktuelles aus Österreich <text:span text:style-name="T9">(17:45 - 18:15)</text:span></text:h>
      <text:p text:style-name="Text_20_body"/>
      <text:h text:style-name="Heading_20_4" text:outline-level="4">4.1 Aktivitäten des Netzwerk Grundeinkommen</text:h>
      <text:p text:style-name="Text_20_body"/>
      <text:list text:style-name="L6">
        <text:list-item>
          <text:p text:style-name="P37">(Nächstes Treffen <text:span text:style-name="T35">24</text:span><text:span text:style-name="T36">. </text:span><text:span text:style-name="T37">Juni 2026</text:span><text:span text:style-name="T36">)</text:span></text:p>
        </text:list-item>
      </text:list>
      <text:h text:style-name="Heading_20_4" text:outline-level="4">4.2 Aktivitäten von Das Grundeinkommen</text:h>
      <text:p text:style-name="P36">Da Paul Ettl sich entschuldigen ließ, gab es keinen Input.</text:p>
      <text:h text:style-name="Heading_20_4" text:outline-level="4">4.3 Sonstige Aktivitäten in Österreich</text:h>
      <text:p text:style-name="P38">Grundeinkommen für Journalismus (Ilse Kleinschuster )</text:p>
      <text:p text:style-name="P39"><text:span text:style-name="T38">Wir, Aktivisten von </text:span><text:span text:style-name="T39">ATTAC </text:span><text:span text:style-name="T38">und </text:span><text:span text:style-name="T39">Runder Tisch Grundeinkommen</text:span><text:span text:style-name="T38">, sind in der Vorbereitungsphase einer Europäischen Bürgerinitiative für das GE und sorgen uns, dass auch diesmal wieder zu wenig Interesse auf Seite der Presse besteht. Vielleicht könnte die </text:span><text:span text:style-name="T39">Vereinigung für Medienkultur</text:span><text:span text:style-name="T40"> </text:span><text:span text:style-name="T38">ein Rädchen in dieser Dynamik sein. (Artikel siehe </text:span><text:span text:style-name="T41">Att. 2</text:span><text:span text:style-name="T38">)</text:span></text:p>
      <text:p text:style-name="P39"/>
      <text:h text:style-name="Heading_20_4" text:outline-level="4">4.4. Aktivitäten im Gewerkschaftsbereich</text:h>
      <text:p text:style-name="P40">Mond berichtet über Schwierigkeiten mit der AUGE.</text:p>
      <text:p text:style-name="P16"/>
      <text:p text:style-name="Text_20_body"><text:soft-page-break/></text:p>
      <text:p text:style-name="P41">4.5 Enziklika des Papstes <text:span text:style-name="T42">bezüglich Künstlicher Intellegenz</text:span></text:p>
      <text:p text:style-name="P42">Nicht alles falsch, was zur Arbeit enthalten ist aber wenig. Das BGE wurde nicht erwähnt. (Beim vorherigen Papst war dazu mehr enthalten).</text:p>
      <text:p text:style-name="P43"/>
      <text:h text:style-name="Heading_20_4" text:outline-level="4">4<text:span text:style-name="T8">.</text:span><text:span text:style-name="T43">6</text:span><text:span text:style-name="T8"> </text:span>Initiative Zivilgesellschaft </text:h>
      <text:p text:style-name="P44">a) Koordinationsaufgaben, siehe <text:span text:style-name="T12">Att.6</text:span><text:span text:style-name="T44"> </text:span><text:span text:style-name="T45">(Klaus wird mit Hermann Beyrichen in Kontakt treten, und beim nächsten RTG-Treffen berichten)</text:span></text:p>
      <text:p text:style-name="P44">b) <text:span text:style-name="T12">Seitenstätten</text:span> vom 7. Sept. – 9. Sept. 2026</text:p>
      <text:p text:style-name="Text_20_body"/>
      <text:h text:style-name="Heading_20_4" text:outline-level="4"><text:span text:style-name="Strong_20_Emphasis">4.</text:span><text:span text:style-name="Strong_20_Emphasis"><text:span text:style-name="T46">7</text:span></text:span><text:span text:style-name="Strong_20_Emphasis"> Freiwilligenmesse</text:span> im Wiener Rathaus: 17. – 18.Okt. 2026</text:h>
      <text:p text:style-name="P45">(Klaus hat den RTG angemeldet; Wappensaal Info-Tisch; ca. 60 Euro)</text:p>
      <text:p text:style-name="P45"><text:span text:style-name="T47">Rechnung ist noch nicht eingetroffen.</text:span><text:line-break/><text:line-break/></text:p>
      <text:h text:style-name="Heading_20_1" text:outline-level="1">TEIL 5 RTG - EUROPA und WELT <text:span text:style-name="T9">(18:15 – 19:00)</text:span></text:h>
      <text:p text:style-name="P46"/>
      <text:p text:style-name="P47">5.0 19. Mai 2026: Videokonferenz<text:span text:style-name="T48"> </text:span><text:span text:style-name="T49">„ </text:span><text:span text:style-name="T50">ECI </text:span><text:span text:style-name="T49">step by step …“, siehe Att. 5</text:span></text:p>
      <text:h text:style-name="Heading_20_4" text:outline-level="4">5.1 Kurzbericht über die 41. UBI-European Initiative Video-Konferenz vom 6. Mai 2026</text:h>
      <text:p text:style-name="P48"><text:span text:style-name="T12">a)</text:span> Die Registrierung unserer ECI-UBI konnte erfolgreich durchgeführt werden. Eine Antwort der EU ist für 14. Juli 2026 angekündigt worden.</text:p>
      <text:p text:style-name="P48"><text:span text:style-name="T12">b)</text:span> Die Einladung für die 42. UBI-European Video-Konferenz am 10. Juni 2026 wird am 1. Juni 2026 versendet werden.</text:p>
      <text:h text:style-name="Heading_20_4" text:outline-level="4">5.2 UBI4ALL am 1. April</text:h>
      <text:p text:style-name="P40">Heinz regte eine Diskussion an, ob wir von UBI4ALL etwas bekommen werden / sollte.</text:p>
      <text:p text:style-name="Text_20_body"><text:line-break/><text:span text:style-name="Strong_20_Emphasis">5.3 Kurzbericht UBIE General Assembly, Saturday, 9 May 2026</text:span></text:p>
      <text:p text:style-name="P49"><text:span text:style-name="Strong_20_Emphasis"><text:span text:style-name="T51">Klaus und Mond haben teilgenommen. Unsere Anfrage, ob wir den Account von UBIE <text:s/>benützen könnten, wurde abgelehnt. Heinz übermittelte uns ein inzwischen eingelangtes Protokoll von UBIE. </text:span></text:span></text:p>
      <text:h text:style-name="Heading_20_4" text:outline-level="4"><text:soft-page-break/>5.4 Vorbereitung BIEN 2026: Torontom 27. - 29.Juli 2026</text:h>
      <text:p text:style-name="Text_20_body"/>
      <text:list text:style-name="L7">
        <text:list-item>
          <text:p text:style-name="P50">Klaus und Mond arbeiten an Workshop </text:p>
        </text:list-item>
        <text:list-item>
          <text:p text:style-name="P51">Neue Mitteilung von BIEN <text:span text:style-name="T46">eingelangt</text:span></text:p>
        </text:list-item>
      </text:list>
      <text:h text:style-name="Heading_20_4" text:outline-level="4">5.5 Vorbereitung Woche des Grundeinkommens 2026 (Motto: Bedingungsloses Grundeinkommen: Freiheit, Gleichheit, Solidarität))</text:h>
      <text:p text:style-name="P52">Sebastian hat uns dazu Informationen geschickt.</text:p>
      <text:p text:style-name="P52">the Design with motto in german is now online at <text:a xlink:type="simple" xlink:href="https://basicincomeweek.org/downloads2026/" text:style-name="Internet_20_link" text:visited-style-name="Visited_20_Internet_20_Link">https://basicincomeweek.org/downloads2026/</text:a> You can still use it for you actions. The official motto announcement will follow in next weeks.</text:p>
      <text:p text:style-name="P53">Heinz Swoboda möchte das internationale Motto verwenden (siehe oben)</text:p>
      <text:h text:style-name="P54" text:outline-level="4">5.6. Mond: Webinar UBI </text:h>
      <text:section text:style-name="Sect1" text:name="magicdomid131">
        <text:list text:style-name="L8">
          <text:list-item>
            <text:p text:style-name="P55"><text:a xlink:type="simple" xlink:href="https://codeberg.org/mond/basic-income-presentation/src/branch/main/ubislides" text:style-name="Internet_20_link" text:visited-style-name="Visited_20_Internet_20_Link"><text:span text:style-name="T18">https://codeberg.org/mond/basic-income-presentation/src/branch/main/ubislides</text:span></text:a></text:p>
          </text:list-item>
        </text:list>
      </text:section>
      <text:section text:style-name="Sect1" text:name="magicdomid132">
        <text:p text:style-name="P56"><text:span text:style-name="T52">Eine kurze Präsentation dazu wurde <text:s/>sehr positiv aufgenommen.</text:span><text:line-break/></text:p>
      </text:section>
      <text:section text:style-name="Sect1" text:name="magicdomid133">
        <text:p text:style-name="P57"><text:line-break/></text:p>
      </text:section>
      <text:section text:style-name="Sect1" text:name="magicdomid134">
        <text:h text:style-name="P58" text:outline-level="4">5.7 Volksstimmefest <text:span text:style-name="T53">5. und 6. September 2026 </text:span><text:span text:style-name="T54">(Jesuitenwiese)</text:span></text:h>
      </text:section>
      <text:section text:style-name="Sect1" text:name="magicdomid135">
        <text:h text:style-name="P59" text:outline-level="4"/>
      </text:section>
      <text:section text:style-name="Sect1" text:name="magicdomid136">
        <text:p text:style-name="P57">Wollen wir einen <text:span text:style-name="T53">S</text:span>tand?</text:p>
      </text:section>
      <text:section text:style-name="Sect1" text:name="magicdomid137">
        <text:p text:style-name="P60">Letztes Jahr hatte Paul Ettl einen Stand.</text:p>
        <text:p text:style-name="P61"><text:span text:style-name="T53">Wir sollten einen Stand haben und auch Attac dazu motivieren, dort präsent zu sein.</text:span><text:line-break/></text:p>
      </text:section>
      <text:p text:style-name="P62"><text:line-break/></text:p>
      <text:h text:style-name="P63" text:outline-level="1">TEIL 6: Abschlussrunde <text:span text:style-name="T9">(19:00 – 19:15)</text:span></text:h>
      <text:p text:style-name="P64">Heinz: Motivierend</text:p>
      <text:p text:style-name="P64">Klaus: ECI-UBI Schwerpunkt wichtig</text:p>
      <text:p text:style-name="P64">Eva Maria: War interessant</text:p>
      <text:p text:style-name="P64">Christine A.: Dabei zu sein, nicht nur Video.</text:p>
      <text:p text:style-name="P64">Ulli: Viel besprochen, Aktionen nötig</text:p>
      <text:p text:style-name="P64">Mond: zufrieden, weitergekommen (Sogar Teilnehmerin aus Hannover)</text:p>
      <text:p text:style-name="Text_20_body"><text:line-break/><text:line-break/></text:p>
      <text:h text:style-name="Heading_20_1" text:outline-level="1"><text:soft-page-break/>Anhang</text:h>
      <text:h text:style-name="P65" text:outline-level="1"/>
      <text:section text:style-name="Sect1" text:name="magicdomid145">
        <text:h text:style-name="P66" text:outline-level="4">Matrix Chat für RTG:</text:h>
      </text:section>
      <text:section text:style-name="Sect1" text:name="magicdomid146">
        <text:list text:style-name="L9">
          <text:list-item>
            <text:p text:style-name="P67"><text:a xlink:type="simple" xlink:href="https://pad.riseup.net/p/matrix-chat-fuer-rtg-keep" text:style-name="Internet_20_link" text:visited-style-name="Visited_20_Internet_20_Link"><text:span text:style-name="T17">https://pad.riseup.net/p/matrix-chat-fuer-rtg-keep</text:span></text:a><text:span text:style-name="T38">         </text:span></text:p>
          </text:list-item>
        </text:list>
      </text:section>
      <text:section text:style-name="Sect1" text:name="magicdomid147">
        <text:p text:style-name="P68"><text:line-break/></text:p>
      </text:section>
      <text:section text:style-name="Sect1" text:name="magicdomid148">
        <text:h text:style-name="P66" text:outline-level="4">Regeln für Diskussion und Protokoll:</text:h>
      </text:section>
      <text:section text:style-name="Sect1" text:name="magicdomid149">
        <text:p text:style-name="P68"><text:line-break/></text:p>
      </text:section>
      <text:section text:style-name="Sect1" text:name="magicdomid150">
        <text:list text:style-name="L10">
          <text:list-item>
            <text:p text:style-name="P69"><text:a xlink:type="simple" xlink:href="https://pad.riseup.net/p/O2ya5Ym0G8jX9hZVmdy7-keep" text:style-name="Internet_20_link" text:visited-style-name="Visited_20_Internet_20_Link"><text:span text:style-name="T17">https://pad.riseup.net/p/O2ya5Ym0G8jX9hZVmdy7-keep</text:span></text:a><text:span text:style-name="T38">    </text:span></text:p>
          </text:list-item>
        </text:list>
      </text:section>
      <text:section text:style-name="Sect1" text:name="magicdomid151">
        <text:p text:style-name="P21">       </text:p>
      </text:section>
      <text:p text:style-name="Standard"><text:line-break/></text:p>
      <text:p text:style-name="Text_20_body"/>
      <text:section text:style-name="Sect2" text:name="comments">
        <text:p text:style-name="P70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DejaVu Serif" svg:font-family="'DejaVu Serif'" style:font-family-generic="roman" style:font-pitch="variable"/>
    <style:font-face style:name="OpenSymbol" svg:font-family="OpenSymbol" style:font-charset="x-symbol"/>
    <style:font-face style:name="Quicksand" svg:font-family="Quicksand, Cantarell, 'Open Sans', 'Helvetica Neue', sans-serif"/>
    <style:font-face style:name="RobotoMono" svg:font-family="RobotoMono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DejaVu Serif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DejaVu Serif" fo:font-size="12pt" fo:language="en" fo:country="US" style:font-name-asian="DejaVu Sans1" style:font-size-asian="12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DejaVu Serif" fo:font-family="'DejaVu Serif'" style:font-family-generic="roman" style:font-pitch="variable" fo:font-size="24pt" fo:font-weight="bold" style:font-name-asian="DejaVu Sans1" style:font-family-asian="'DejaVu Sans'" style:font-family-generic-asian="system" style:font-pitch-asian="variable" style:font-size-asian="24pt" style:font-weight-asian="bold" style:font-name-complex="DejaVu Sans1" style:font-family-complex="'DejaVu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DejaVu Serif" fo:font-family="'DejaVu Serif'" style:font-family-generic="roman" style:font-pitch="variable" fo:font-size="18pt" fo:font-weight="bold" style:font-name-asian="DejaVu Sans1" style:font-family-asian="'DejaVu Sans'" style:font-family-generic-asian="system" style:font-pitch-asian="variable" style:font-size-asian="18pt" style:font-weight-asian="bold" style:font-name-complex="DejaVu Sans1" style:font-family-complex="'DejaVu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DejaVu Serif" fo:font-family="'DejaVu Serif'" style:font-family-generic="roman" style:font-pitch="variable" fo:font-size="14pt" fo:font-weight="bold" style:font-name-asian="DejaVu Sans1" style:font-family-asian="'DejaVu Sans'" style:font-family-generic-asian="system" style:font-pitch-asian="variable" style:font-size-asian="14pt" style:font-weight-asian="bold" style:font-name-complex="DejaVu Sans1" style:font-family-complex="'DejaVu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paragraph-properties fo:margin-top="0.212cm" fo:margin-bottom="0.212cm" style:contextual-spacing="false"/>
      <style:text-properties style:font-name="DejaVu Serif" fo:font-family="'DejaVu Serif'" style:font-family-generic="roman" style:font-pitch="variable" fo:font-size="12pt" fo:font-weight="bold" style:font-name-asian="DejaVu Sans1" style:font-family-asian="'DejaVu Sans'" style:font-family-generic-asian="system" style:font-pitch-asian="variable" style:font-size-asian="12pt" style:font-weight-asian="bold" style:font-name-complex="DejaVu Sans1" style:font-family-complex="'DejaVu Sans'" style:font-family-generic-complex="system" style:font-pitch-complex="variable" style:font-size-complex="12pt" style:font-weight-complex="bold"/>
    </style:style>
    <style:style style:name="Source_20_Text" style:display-name="Source Text" style:family="text">
      <style:text-properties style:font-name="RobotoMono" fo:font-family="RobotoMono" style:font-name-asian="RobotoMono" style:font-family-asian="RobotoMono" style:font-name-complex="RobotoMono" style:font-family-complex="RobotoMono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tga_217_185_ngrwf22zkcj-4n3</dc:title>
    <meta:initial-creator>Etherpad</meta:initial-creator>
    <meta:generator>LibreOffice/26.2.3.2$Windows_X86_64 LibreOffice_project/70e089b17412e4cb7773e41413306b17a2328c34</meta:generator>
    <dc:date>2026-05-30T12:02:40.748250100</dc:date>
    <meta:editing-duration>PT2H40M30S</meta:editing-duration>
    <meta:editing-cycles>17</meta:editing-cycles>
    <meta:document-statistic meta:table-count="0" meta:image-count="0" meta:object-count="0" meta:page-count="7" meta:paragraph-count="121" meta:word-count="1109" meta:character-count="7748" meta:non-whitespace-character-count="6708"/>
    <meta:user-defined meta:name=""/>
  </office:meta>
</office:document-meta>
</file>